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/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/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/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/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/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59in"/>
    </style:style>
    <style:style style:name="TableColumn6" style:family="table-column">
      <style:table-column-properties style:column-width="0.8659in"/>
    </style:style>
    <style:style style:name="TableColumn7" style:family="table-column">
      <style:table-column-properties style:column-width="3.9875in"/>
    </style:style>
    <style:style style:name="Table4" style:family="table">
      <style:table-properties style:width="6.212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P28" style:parent-style-name="內文" style:list-style-name="LFO2" style:family="paragraph">
      <style:paragraph-properties fo:line-height="0.3611in"/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P31" style:parent-style-name="內文" style:list-style-name="LFO2" style:family="paragraph">
      <style:paragraph-properties fo:line-height="0.3611in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P37" style:parent-style-name="內文" style:list-style-name="LFO2" style:family="paragraph">
      <style:paragraph-properties fo:line-height="0.3611in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P40" style:parent-style-name="內文" style:list-style-name="LFO2" style:family="paragraph">
      <style:paragraph-properties fo:line-height="0.3611in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P45" style:parent-style-name="內文" style:list-style-name="LFO2" style:family="paragraph">
      <style:paragraph-properties fo:line-height="0.3611in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P48" style:parent-style-name="內文" style:list-style-name="LFO2" style:family="paragraph">
      <style:paragraph-properties fo:line-height="0.3611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3611in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P64" style:parent-style-name="內文" style:list-style-name="LFO8" style:family="paragraph">
      <style:paragraph-properties fo:line-height="0.3611in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P67" style:parent-style-name="內文" style:list-style-name="LFO8" style:family="paragraph">
      <style:paragraph-properties fo:line-height="0.3611in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T69" style:parent-style-name="預設段落字型" style:family="text">
      <style:text-properties style:font-name="標楷體" style:font-name-asian="標楷體" style:font-weight-complex="bold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P73" style:parent-style-name="內文" style:list-style-name="LFO8" style:family="paragraph">
      <style:paragraph-properties fo:line-height="0.3611in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P76" style:parent-style-name="內文" style:list-style-name="LFO8" style:family="paragraph">
      <style:paragraph-properties fo:line-height="0.3611in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P81" style:parent-style-name="內文" style:list-style-name="LFO8" style:family="paragraph">
      <style:paragraph-properties fo:line-height="0.3611in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P84" style:parent-style-name="內文" style:list-style-name="LFO8" style:family="paragraph">
      <style:paragraph-properties fo:line-height="0.3611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ableRow87" style:family="table-row">
      <style:table-row-properties style:min-row-height="0.3687in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weight-complex="bold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Row95" style:family="table-row">
      <style:table-row-properties style:min-row-height="0.3645in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 style:min-row-height="0.3798in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Row109" style:family="table-row">
      <style:table-row-properties style:min-row-height="0.3798in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A</text:span><text:span text:style-name="T23">cer</text:span><text:span text:style-name="T24"><text:s/></text:span><text:span text:style-name="T25">M4650G</text:span><text:span text:style-name="T26"><text:s/>桌上</text:span><text:span text:style-name="T27">型電腦</text:span></text:p>
            <text:list text:style-name="LFO2" text:continue-numbering="true">
              <text:list-item>
                <text:p text:style-name="P28"><text:span text:style-name="T29">20</text:span><text:span text:style-name="T30">吋液晶螢幕</text:span></text:p>
              </text:list-item>
              <text:list-item>
                <text:p text:style-name="P31"><text:span text:style-name="T32">Intel Core i7<text:s/></text:span><text:span text:style-name="T33">77</text:span><text:span text:style-name="T34">00</text:span><text:span text:style-name="T35"><text:s/>3.6Ghz</text:span><text:span text:style-name="T36"><text:s/>中央處理器</text:span></text:p>
              </text:list-item>
              <text:list-item>
                <text:p text:style-name="P37"><text:span text:style-name="T38">16G DDR4 2400</text:span><text:span text:style-name="T39"><text:s/>記憶體</text:span></text:p>
              </text:list-item>
              <text:list-item>
                <text:p text:style-name="P40"><text:span text:style-name="T41">1T</text:span><text:span text:style-name="T42">B SATA</text:span><text:span text:style-name="T43">3</text:span><text:span text:style-name="T44"><text:s/>7200rpm 硬碟</text:span></text:p>
              </text:list-item>
              <text:list-item>
                <text:p text:style-name="P45"><text:span text:style-name="T46">Intel HD Graphics 630</text:span><text:span text:style-name="T47"><text:s/>顯示卡</text:span></text:p>
              </text:list-item>
              <text:list-item>
                <text:p text:style-name="P48"><text:span text:style-name="T49">DVD</text:span><text:span text:style-name="T50">燒錄機</text:span></text:p>
              </text:list-item>
            </text:list>
          </table:table-cell>
        </table:table-row>
        <table:table-row table:style-name="TableRow51">
          <table:table-cell table:style-name="TableCell52">
            <text:p text:style-name="P53">學生用電腦</text:p>
          </table:table-cell>
          <table:table-cell table:style-name="TableCell54">
            <text:p text:style-name="P55">40組</text:p>
          </table:table-cell>
          <table:table-cell table:style-name="TableCell56">
            <text:p text:style-name="P57"><text:span text:style-name="T58">A</text:span><text:span text:style-name="T59">cer</text:span><text:span text:style-name="T60"><text:s/></text:span><text:span text:style-name="T61">M4650G</text:span><text:span text:style-name="T62"><text:s/>桌上</text:span><text:span text:style-name="T63">型電腦</text:span></text:p>
            <text:list text:style-name="LFO8" text:continue-numbering="true">
              <text:list-item>
                <text:p text:style-name="P64"><text:span text:style-name="T65">20</text:span><text:span text:style-name="T66">吋液晶螢幕</text:span></text:p>
              </text:list-item>
              <text:list-item>
                <text:p text:style-name="P67"><text:span text:style-name="T68">Intel Core i7<text:s/></text:span><text:span text:style-name="T69">77</text:span><text:span text:style-name="T70">00</text:span><text:span text:style-name="T71"><text:s/>3.6Ghz</text:span><text:span text:style-name="T72"><text:s/>中央處理器</text:span></text:p>
              </text:list-item>
              <text:list-item>
                <text:p text:style-name="P73"><text:span text:style-name="T74">16G DDR4 2400</text:span><text:span text:style-name="T75"><text:s/>記憶體</text:span></text:p>
              </text:list-item>
              <text:list-item>
                <text:p text:style-name="P76"><text:span text:style-name="T77">1T</text:span><text:span text:style-name="T78">B SATA</text:span><text:span text:style-name="T79">3</text:span><text:span text:style-name="T80"><text:s/>7200rpm 硬碟</text:span></text:p>
              </text:list-item>
              <text:list-item>
                <text:p text:style-name="P81"><text:span text:style-name="T82">Intel HD Graphics 630</text:span><text:span text:style-name="T83"><text:s/>顯示卡</text:span></text:p>
              </text:list-item>
              <text:list-item>
                <text:p text:style-name="P84"><text:span text:style-name="T85">DVD</text:span><text:span text:style-name="T86">燒錄機</text:span></text:p>
              </text:list-item>
            </text:list>
          </table:table-cell>
        </table:table-row>
        <table:table-row table:style-name="TableRow87">
          <table:table-cell table:style-name="TableCell88">
            <text:p text:style-name="P89"><text:span text:style-name="T90">教學廣播系統</text:span></text:p>
          </table:table-cell>
          <table:table-cell table:style-name="TableCell91">
            <text:p text:style-name="P92">1組</text:p>
          </table:table-cell>
          <table:table-cell table:style-name="TableCell93">
            <text:p text:style-name="P94">信業DBS教學廣播系統主機（含60組學生被控端）</text:p>
          </table:table-cell>
        </table:table-row>
        <table:table-row table:style-name="TableRow95">
          <table:table-cell table:style-name="TableCell96">
            <text:p text:style-name="P97">單槍投影機</text:p>
          </table:table-cell>
          <table:table-cell table:style-name="TableCell98">
            <text:p text:style-name="P99">1台</text:p>
          </table:table-cell>
          <table:table-cell table:style-name="TableCell100">
            <text:p text:style-name="P101">NEC P474W 4700流明</text:p>
          </table:table-cell>
        </table:table-row>
        <table:table-row table:style-name="TableRow102">
          <table:table-cell table:style-name="TableCell103">
            <text:p text:style-name="P104">網路交換器</text:p>
          </table:table-cell>
          <table:table-cell table:style-name="TableCell105">
            <text:p text:style-name="P106">3台</text:p>
          </table:table-cell>
          <table:table-cell table:style-name="TableCell107">
            <text:p text:style-name="P108">D-Link DGS-1210-52</text:p>
          </table:table-cell>
        </table:table-row>
        <table:table-row table:style-name="TableRow109">
          <table:table-cell table:style-name="TableCell110" table:number-columns-spanned="3">
            <text:p text:style-name="P111">其他：如擴音設備、穩壓器、冷氣機、120吋投影機布幕</text:p>
          </table:table-cell>
          <table:covered-table-cell/>
          <table:covered-table-cell/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/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/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/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/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/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S115電腦教室設備說明</text:p>
      </style:header>
      <style:footer>
        <text:p text:style-name="P3">2019/01/2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簡介：</dc:title>
    <meta:initial-creator>Ringo</meta:initial-creator>
    <dc:creator>leo</dc:creator>
    <meta:creation-date>2019-01-28T07:32:00Z</meta:creation-date>
    <dc:date>2019-01-28T07:32:00Z</dc:date>
    <meta:print-date>2005-02-24T07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21" meta:row-count="3" meta:non-whitespace-character-count="360"/>
  </office:meta>
</office:document-meta>
</file>